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44-фз-4-й-квартал-2022-года"/>План-График 44-ФЗ 4-й квартал 2022 года<text:bookmark-end text:name="план-график-44-фз-4-й-квартал-2022-года"/></text:h>
      <text:p text:style-name="First_20_paragraph">17.01.2023</text:p>
      <text:p text:style-name="Text_20_body"><text:line-break/></text:p>
      <text:p text:style-name="Text_20_body">Адрес страницы: <text:a xlink:type="simple" xlink:href="http://moskvoreche-saburovo.mos.ru/documents/antitrust-compliance/detail/11350918.html" office:name=""><text:span text:style-name="Definition">http://moskvoreche-saburovo.mos.ru/documents/antitrust-compliance/detail/1135091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1:37:20Z</meta:creation-date>
    <dc:date>2023-05-18T01:37:20Z</dc:date>
  </office:meta>
</office:document-meta>
</file>