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минтруда-по-закупкам"/>Методические рекомендации Минтруда по закупкам<text:bookmark-end text:name="методические-рекомендации-минтруда-по-закупкам"/></text:h>
      <text:p text:style-name="First_20_paragraph">03.03.2021</text:p>
      <text:p text:style-name="Text_20_body"><text:line-break/></text:p>
      <text:p text:style-name="Text_20_body">Адрес страницы: <text:a xlink:type="simple" xlink:href="http://moskvoreche-saburovo.mos.ru/anti-corruption/methodical-materials/detail/9757213.html" office:name=""><text:span text:style-name="Definition">http://moskvoreche-saburovo.mos.ru/anti-corruption/methodical-materials/detail/975721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1:10:56Z</meta:creation-date>
    <dc:date>2023-05-18T21:10:56Z</dc:date>
  </office:meta>
</office:document-meta>
</file>