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тиводействие-коррупции-и-профилактика-антикоррупционных-нарушений.-научно-методические-материалы."/>Противодействие коррупции и профилактика антикоррупционных нарушений. Научно-методические материалы.<text:bookmark-end text:name="противодействие-коррупции-и-профилактика-антикоррупционных-нарушений.-научно-методические-материалы."/></text:h>
      <text:p text:style-name="First_20_paragraph">03.03.2021</text:p>
      <text:p text:style-name="Text_20_body"><text:a xlink:type="simple" xlink:href="https://gossluzhba.gov.ru/anticorruption" office:name=""><text:span text:style-name="Definition">Противодействие коррупции и профилактика антикоррупционных нарушений. Научно-методические материалы.</text:span></text:a></text:p>
      <text:p text:style-name="Text_20_body"><text:line-break/></text:p>
      <text:p text:style-name="Text_20_body">Адрес страницы: <text:a xlink:type="simple" xlink:href="http://moskvoreche-saburovo.mos.ru/anti-corruption/methodical-materials/detail/9757085.html" office:name=""><text:span text:style-name="Definition">http://moskvoreche-saburovo.mos.ru/anti-corruption/methodical-materials/detail/9757085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6T14:56:35Z</meta:creation-date>
    <dc:date>2023-06-16T14:56:35Z</dc:date>
  </office:meta>
</office:document-meta>
</file>