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гос.служащих-1"/>Памятка для гос.служащих (1)<text:bookmark-end text:name="памятка-для-гос.служащих-1"/></text:h>
      <text:p text:style-name="First_20_paragraph">04.02.2025</text:p>
      <text:p text:style-name="Text_20_body"><text:line-break/></text:p>
      <text:p text:style-name="Text_20_body">Адрес страницы: <text:a xlink:type="simple" xlink:href="http://moskvoreche-saburovo.mos.ru/anti-corruption/methodical-materials/detail/12792600.html" office:name=""><text:span text:style-name="Definition">http://moskvoreche-saburovo.mos.ru/anti-corruption/methodical-materials/detail/1279260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4T16:50:11Z</meta:creation-date>
    <dc:date>2025-02-04T16:50:11Z</dc:date>
  </office:meta>
</office:document-meta>
</file>