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</office:automatic-styles>
  <office:body>
    <office:text>
      <text:h text:style-name="Heading_20_3" text:outline-level="3"><text:bookmark-start text:name="методические-рекомендации-по-заполнению-формы-представления-сведений-об-адресах-сайтов-и-или-страниц-сайтов-в-информационно-телекоммуникационной-сети-интернет"/>МЕТОДИЧЕСКИЕ РЕКОМЕНДАЦИИ ПО ЗАПОЛНЕНИЮ ФОРМЫ ПРЕДСТАВЛЕНИЯ СВЕДЕНИЙ ОБ АДРЕСАХ САЙТОВ И (ИЛИ) СТРАНИЦ САЙТОВ В ИНФОРМАЦИОННО-ТЕЛЕКОММУНИКАЦИОННОЙ СЕТИ "ИНТЕРНЕТ"<text:bookmark-end text:name="методические-рекомендации-по-заполнению-формы-представления-сведений-об-адресах-сайтов-и-или-страниц-сайтов-в-информационно-телекоммуникационной-сети-интернет"/></text:h>
      <text:p text:style-name="First_20_paragraph">22.01.2024</text:p>
      <text:p text:style-name="Text_20_body"><text:span text:style-name="T1">МЕТОДИЧЕСКИЕ РЕКОМЕНДАЦИИ</text:span></text:p>
      <text:p text:style-name="Text_20_body"><text:span text:style-name="T1">ПО ЗАПОЛНЕНИЮ ФОРМЫ ПРЕДСТАВЛЕНИЯ</text:span></text:p>
      <text:p text:style-name="Text_20_body"><text:span text:style-name="T1">СВЕДЕНИЙ ОБ АДРЕСАХ САЙТОВ И (ИЛИ) СТРАНИЦ</text:span></text:p>
      <text:p text:style-name="Text_20_body"><text:span text:style-name="T1">САЙТОВ В ИНФОРМАЦИОННО-ТЕЛЕКОММУНИКАЦИОННОЙ СЕТИ</text:span></text:p>
      <text:p text:style-name="Text_20_body"><text:span text:style-name="T1">"ИНТЕРНЕТ", НА КОТОРЫХ ГОСУДАРСТВЕННЫМ ГРАЖДАНСКИМ</text:span></text:p>
      <text:p text:style-name="Text_20_body"><text:span text:style-name="T1">СЛУЖАЩИМ ИЛИ МУНИЦИПАЛЬНЫМ СЛУЖАЩИМ, ГРАЖДАНИНОМ</text:span></text:p>
      <text:p text:style-name="Text_20_body"><text:span text:style-name="T1">РОССИЙСКОЙ ФЕДЕРАЦИИ, ПРЕТЕНДУЮЩИМ НА ЗАМЕЩЕНИЕ ДОЛЖНОСТИ</text:span></text:p>
      <text:p text:style-name="Text_20_body"><text:span text:style-name="T1">ГОСУДАРСТВЕННОЙ ГРАЖДАНСКОЙ СЛУЖБЫ РОССИЙСКОЙ ФЕДЕРАЦИИ</text:span></text:p>
      <text:p text:style-name="Text_20_body"><text:span text:style-name="T1">ИЛИ МУНИЦИПАЛЬНОЙ СЛУЖБЫ, РАЗМЕЩАЛИСЬ ОБЩЕДОСТУПНАЯ</text:span></text:p>
      <text:p text:style-name="Text_20_body"><text:span text:style-name="T1">ИНФОРМАЦИЯ, А ТАКЖЕ ДАННЫЕ, ПОЗВОЛЯЮЩИЕ</text:span></text:p>
      <text:p text:style-name="Text_20_body"><text:span text:style-name="T1">ЕГО ИДЕНТИФИЦИРОВАТЬ</text:span></text:p>
      <text:p text:style-name="Text_20_body"> </text:p>
      <text:p text:style-name="Text_20_body">Настоящие методические рекомендации разработаны с целью оказания методической помощи при заполнении <text:a xlink:type="simple" xlink:href="https://docs7.online-sps.ru/cgi/online.cgi?req=doc&amp;base=LAW&amp;n=210245&amp;dst=100006&amp;field=134&amp;date=19.01.2024" office:name=""><text:span text:style-name="Definition">формы</text:span></text:a> представления сведений об адресах сайтов и (или) страниц сайтов в информационно-телекоммуникационной сети "Интернет", на которых государственным гражданским служащим или муниципальным служащим, гражданином Российской Федерации, претендующим на замещение должности государственной гражданской службы Российской Федерации или муниципальной службы, размещались общедоступная информация, а также данные, позволяющие его идентифицировать (далее - форма, сведения, сеть "Интернет", служащий, гражданин), утвержденной распоряжением Правительства Российской Федерации от 28 декабря 2016 г. N 2867-р.</text:p>
      <text:p text:style-name="Text_20_body"> </text:p>
      <text:p text:style-name="Text_20_body"> </text:p>
      <text:p text:style-name="Text_20_body"> </text:p>
      <text:p text:style-name="Text_20_body"> </text:p>
      <text:p text:style-name="Text_20_body"> </text:p>
      <text:p text:style-name="Text_20_body">ПОРЯДОК</text:p>
      <text:p text:style-name="Text_20_body">ЗАПОЛНЕНИЯ ФОРМЫ ПРЕДСТАВЛЕНИЯ СВЕДЕНИЙ ОБ АДРЕСАХ САЙТОВ</text:p>
      <text:p text:style-name="Text_20_body">И (ИЛИ) СТРАНИЦ САЙТОВ В ИНФОРМАЦИОННО-ТЕЛЕКОММУНИКАЦИОННОЙ</text:p>
      <text:p text:style-name="Text_20_body">СЕТИ "ИНТЕРНЕТ"</text:p>
      <text:p text:style-name="Text_20_body"> </text:p>
      <text:p text:style-name="Text_20_body">1.1. В случае если служащим или гражданином в сети "Интернет" не размещались общедоступная информация, а также данные, позволяющие его идентифицировать, <text:a xlink:type="simple" xlink:href="https://docs7.online-sps.ru/cgi/online.cgi?req=doc&amp;base=LAW&amp;n=210245&amp;dst=100006&amp;field=134&amp;date=19.01.2024" office:name=""><text:span text:style-name="Definition">форма</text:span></text:a> не заполняется.</text:p>
      <text:p text:style-name="Text_20_body">1.2. В соответствии с положениями <text:a xlink:type="simple" xlink:href="https://docs7.online-sps.ru/cgi/online.cgi?req=doc&amp;base=LAW&amp;n=464895&amp;dst=242&amp;field=134&amp;date=19.01.2024" office:name=""><text:span text:style-name="Definition">статьи 20.2</text:span></text:a> Федерального закона от 27 июля 2004 г. N 79-ФЗ "О государственной гражданской службе Российской Федерации" и <text:a xlink:type="simple" xlink:href="https://docs7.online-sps.ru/cgi/online.cgi?req=doc&amp;base=LAW&amp;n=451778&amp;dst=100314&amp;field=134&amp;date=19.01.2024" office:name=""><text:span text:style-name="Definition">статьи 15.1</text:span></text:a> Федерального закона от 2 марта 2007 г. N 25-ФЗ "О муниципальной службе в Российской Федерации" (далее - Федеральный закон N 79-ФЗ и Федеральный закон N 25-ФЗ соответственно) заполненную <text:a xlink:type="simple" xlink:href="https://docs7.online-sps.ru/cgi/online.cgi?req=doc&amp;base=LAW&amp;n=210245&amp;dst=100006&amp;field=134&amp;date=19.01.2024" office:name=""><text:span text:style-name="Definition">форму</text:span></text:a> обязаны представлять:</text:p>
      <text:p text:style-name="Text_20_body">1) граждане, претендующие на замещение должностей федеральной государственной гражданской службы и государственной гражданской службы субъектов Российской Федерации (далее - гражданская служба);</text:p>
      <text:p text:style-name="Text_20_body">2) граждане, претендующие на замещение должностей муниципальной службы;</text:p>
      <text:p text:style-name="Text_20_body">3) федеральные государственные гражданские служащие;</text:p>
      <text:p text:style-name="Text_20_body">4) государственные гражданские служащие субъектов Российской Федерации;</text:p>
      <text:p text:style-name="Text_20_body">5) муниципальные служащие.</text:p>
      <text:p text:style-name="Text_20_body">1.3. <text:a xlink:type="simple" xlink:href="https://docs7.online-sps.ru/cgi/online.cgi?req=doc&amp;base=LAW&amp;n=210245&amp;dst=100006&amp;field=134&amp;date=19.01.2024" office:name=""><text:span text:style-name="Definition">Форма</text:span></text:a> заполняется как печатным, так и рукописным способом.</text:p>
      <text:p text:style-name="Text_20_body">1.4. На <text:a xlink:type="simple" xlink:href="https://docs7.online-sps.ru/cgi/online.cgi?req=doc&amp;base=LAW&amp;n=210245&amp;dst=100006&amp;field=134&amp;date=19.01.2024" office:name=""><text:span text:style-name="Definition">титульном листе</text:span></text:a> формы в отведенных для заполнения местах указываются:</text:p>
      <text:p text:style-name="Text_20_body">1) фамилия, имя и отчество лица, заполняющего <text:a xlink:type="simple" xlink:href="https://docs7.online-sps.ru/cgi/online.cgi?req=doc&amp;base=LAW&amp;n=210245&amp;dst=100006&amp;field=134&amp;date=19.01.2024" office:name=""><text:span text:style-name="Definition">форму</text:span></text:a>, в именительном падеже полностью, без сокращений в соответствии с паспортом;</text:p>
      <text:p text:style-name="Text_20_body">2) дата рождения, серия, номер, а также дата выдачи паспорта (посредством последовательной записи данных арабскими цифрами), а также орган, выдавший паспорт;</text:p>
      <text:p text:style-name="Text_20_body">3) должность, замещаемая государственным гражданским служащим или муниципальным служащим (далее - служащий) по состоянию на дату представления сведений в соответствии с приказом о назначении и служебным контрактом (трудовым договором (контрактом)) или должность гражданской службы или муниципальной службы, на замещение которой претендует гражданин, либо группа должностей гражданской службы (муниципальной службы) в случае участия гражданина в конкурсе на включение в кадровый резерв государственного органа (органа местного самоуправления) согласно заявлению (вносится запись "претендующий на замещение "наименование должности" или "претендующий на замещение должностей "наименование группы должностей гражданской службы (муниципальной службы)");</text:p>
      <text:p text:style-name="Text_20_body"><text:bookmark text:name="p35"/>4) отчетный период, составляющий в соответствии с <text:a xlink:type="simple" xlink:href="https://docs7.online-sps.ru/cgi/online.cgi?req=doc&amp;base=LAW&amp;n=464895&amp;dst=243&amp;field=134&amp;date=19.01.2024" office:name=""><text:span text:style-name="Definition">частью 1 статьи 20.2</text:span></text:a> Федерального закона N 79-ФЗ и <text:a xlink:type="simple" xlink:href="https://docs7.online-sps.ru/cgi/online.cgi?req=doc&amp;base=LAW&amp;n=451778&amp;dst=100315&amp;field=134&amp;date=19.01.2024" office:name=""><text:span text:style-name="Definition">частью 1 статьи 15.1</text:span></text:a> Федерального закона N 25-ФЗ для служащего календарный год, предшествующий году представления сведений, для гражданина три календарных года, предшествующих году поступления на гражданскую службу или муниципальную службу (календарный год исчисляется с 1 января по 31 декабря включительно).</text:p>
      <text:p text:style-name="Text_20_body">1.5. При заполнении <text:a xlink:type="simple" xlink:href="https://docs7.online-sps.ru/cgi/online.cgi?req=doc&amp;base=LAW&amp;n=210245&amp;dst=100008&amp;field=134&amp;date=19.01.2024" office:name=""><text:span text:style-name="Definition">таблицы</text:span></text:a> с адресами сайтов и (или) страниц сайтов в сети "Интернет" (далее - таблица) необходимо исходить из следующего.</text:p>
      <text:p text:style-name="Text_20_body">При указании сайта или страницы сайта в <text:a xlink:type="simple" xlink:href="https://docs7.online-sps.ru/cgi/online.cgi?req=doc&amp;base=LAW&amp;n=210245&amp;dst=100008&amp;field=134&amp;date=19.01.2024" office:name=""><text:span text:style-name="Definition">таблицу</text:span></text:a> вносится адрес в сети "Интернет" в соответствии с тем, как он указан в адресной строке.</text:p>
      <text:p text:style-name="Text_20_body">1.6. Исходя из положений <text:a xlink:type="simple" xlink:href="https://docs7.online-sps.ru/cgi/online.cgi?req=doc&amp;base=LAW&amp;n=464895&amp;dst=243&amp;field=134&amp;date=19.01.2024" office:name=""><text:span text:style-name="Definition">части 1 статьи 20.2</text:span></text:a> Федерального закона N 79-ФЗ и <text:a xlink:type="simple" xlink:href="https://docs7.online-sps.ru/cgi/online.cgi?req=doc&amp;base=LAW&amp;n=451778&amp;dst=100315&amp;field=134&amp;date=19.01.2024" office:name=""><text:span text:style-name="Definition">части 1 статьи 15.1</text:span></text:a> Федерального закона N 25-ФЗ, сайт и (или) страница сайта подлежит(-ат) отражению в <text:a xlink:type="simple" xlink:href="https://docs7.online-sps.ru/cgi/online.cgi?req=doc&amp;base=LAW&amp;n=210245&amp;dst=100008&amp;field=134&amp;date=19.01.2024" office:name=""><text:span text:style-name="Definition">таблице</text:span></text:a> при соблюдении одновременно следующих условий:</text:p>
      <text:p text:style-name="Text_20_body">1) на сайте и (или) странице сайта размещалась общедоступная информация;</text:p>
      <text:p text:style-name="Text_20_body">2) на сайте и (или) странице сайта размещались данные, позволяющие идентифицировать личность служащего или гражданина;</text:p>
      <text:p text:style-name="Text_20_body">3) общедоступная информация размещалась на сайте и (или) странице сайта непосредственно служащим или гражданином;</text:p>
      <text:p text:style-name="Text_20_body">4) указанная информация размещалась на сайте и (или) странице сайта в течение отчетного периода, указанного в <text:a xlink:type="simple" xlink:href="file:///C:/Users/lukinans/AppData/Local/Microsoft/Windows/INetCache/Content.Outlook/SZICGW05/%D0%9C%D0%B5%D1%82%D0%BE%D0%B4%D0%B8%D1%87%D0%B5%D1%81%D0%BA%D0%B8%D0%B5%20%D1%80%D0%B5%D0%BA%D0%BE%D0%BC%D0%B5%D0%BD%D0%B4%D0%B0%D1%86%D0%B8%D0%B8%20%D0%BF%D0%BE%20%D0%B7%D0%B0%D0%BF%D0%BE%D0%BB%D0%BD%D0%B5%D0%BD%D0%B8%D1%8E%20%D1%84%D0%BE%D1%80%D0%BC%D1%8B%20%D0%BF%D1%80%D0%B5%D0%B4%D1%81%D1%82%D0%B0%D0%B2%D0%BB%D0%B5%D0%BD%D0%B8%D1%8F%20%D0%BE%20%20%D1%81%D0%B0%D0%B9%D1%82%D0%B0%D1%85%20%D1%81.._%20(002).docx#p35" office:name=""><text:span text:style-name="Definition">подпункте 4 пункта 1.4</text:span></text:a> настоящих методических рекомендаций.</text:p>
      <text:p text:style-name="Text_20_body">1.7. Понятие общедоступной информации установлено <text:a xlink:type="simple" xlink:href="https://docs7.online-sps.ru/cgi/online.cgi?req=doc&amp;base=LAW&amp;n=464157&amp;dst=100065&amp;field=134&amp;date=19.01.2024" office:name=""><text:span text:style-name="Definition">частью 1 статьи 7</text:span></text:a> Федерального закона от 27 июля 2006 г. N 149-ФЗ "Об информации, информационных технологиях и о защите информации" (далее - Федеральный закон N 149-ФЗ). Согласно указанным <text:a xlink:type="simple" xlink:href="https://docs7.online-sps.ru/cgi/online.cgi?req=doc&amp;base=LAW&amp;n=464157&amp;dst=100065&amp;field=134&amp;date=19.01.2024" office:name=""><text:span text:style-name="Definition">положениям</text:span></text:a> Федерального закона N 149-ФЗ под общедоступной информацией понимаются общеизвестные сведения и иная информация, доступ к которой не ограничен. При этом отсутствие ограничения в доступе к информации предполагает возможность неограниченного круга лиц беспрепятственно получать и по своему усмотрению использовать размещенную информацию без согласия и ведома служащего или гражданина.</text:p>
      <text:p text:style-name="Text_20_body">В этой связи адреса электронной почты, сервисов мгновенных сообщений (например, ICQ, WhatsApp, Viber, Skype), а также сайтов, связанных с приобретением товаров и услуг, не указываются при заполнении <text:a xlink:type="simple" xlink:href="https://docs7.online-sps.ru/cgi/online.cgi?req=doc&amp;base=LAW&amp;n=210245&amp;dst=100006&amp;field=134&amp;date=19.01.2024" office:name=""><text:span text:style-name="Definition">формы</text:span></text:a>.</text:p>
      <text:p text:style-name="Text_20_body">1.8. В качестве данных, позволяющих идентифицировать личность служащего или гражданина, может выступать совокупность или одно из следующих сведений: фамилия и имя, фотография, место службы (работы).</text:p>
      <text:p text:style-name="Text_20_body">1.9. К сайтам и (или) страницам сайтов в сети "Интернет", подлежащим включению в <text:a xlink:type="simple" xlink:href="https://docs7.online-sps.ru/cgi/online.cgi?req=doc&amp;base=LAW&amp;n=210245&amp;dst=100008&amp;field=134&amp;date=19.01.2024" office:name=""><text:span text:style-name="Definition">таблицу</text:span></text:a>, относятся персональные страницы сайтов социальных сетей, а также блогов, микроблогов, персональные сайты.</text:p>
      <text:p text:style-name="Text_20_body">1.10. Образец заполнения <text:a xlink:type="simple" xlink:href="https://docs7.online-sps.ru/cgi/online.cgi?req=doc&amp;base=LAW&amp;n=210245&amp;dst=100006&amp;field=134&amp;date=19.01.2024" office:name=""><text:span text:style-name="Definition">формы</text:span></text:a> прилагается <text:a xlink:type="simple" xlink:href="file:///C:/Users/lukinans/AppData/Local/Microsoft/Windows/INetCache/Content.Outlook/SZICGW05/%D0%9C%D0%B5%D1%82%D0%BE%D0%B4%D0%B8%D1%87%D0%B5%D1%81%D0%BA%D0%B8%D0%B5%20%D1%80%D0%B5%D0%BA%D0%BE%D0%BC%D0%B5%D0%BD%D0%B4%D0%B0%D1%86%D0%B8%D0%B8%20%D0%BF%D0%BE%20%D0%B7%D0%B0%D0%BF%D0%BE%D0%BB%D0%BD%D0%B5%D0%BD%D0%B8%D1%8E%20%D1%84%D0%BE%D1%80%D0%BC%D1%8B%20%D0%BF%D1%80%D0%B5%D0%B4%D1%81%D1%82%D0%B0%D0%B2%D0%BB%D0%B5%D0%BD%D0%B8%D1%8F%20%D0%BE%20%20%D1%81%D0%B0%D0%B9%D1%82%D0%B0%D1%85%20%D1%81.._%20(002).docx#p55" office:name=""><text:span text:style-name="Definition">(Приложение)</text:span></text:a>.</text:p>
      <text:p text:style-name="Text_20_body"> </text:p>
      <text:p text:style-name="Text_20_body"> </text:p>
      <text:p text:style-name="Text_20_body"> </text:p>
      <text:p text:style-name="Text_20_body"> </text:p>
      <text:p text:style-name="Text_20_body"> </text:p>
      <text:p text:style-name="Text_20_body">Приложение</text:p>
      <text:p text:style-name="Text_20_body"> </text:p>
      <text:p text:style-name="Text_20_body"><text:bookmark text:name="p55"/>ОБРАЗЕЦ</text:p>
      <text:p text:style-name="Text_20_body">ЗАПОЛНЕНИЯ ФОРМЫ ПРЕДСТАВЛЕНИЯ СВЕДЕНИЙ ОБ АДРЕСАХ САЙТОВ</text:p>
      <text:p text:style-name="Text_20_body">И (ИЛИ) СТРАНИЦ САЙТОВ В ИНФОРМАЦИОННО-ТЕЛЕКОММУНИКАЦИОННОЙ</text:p>
      <text:p text:style-name="Text_20_body">СЕТИ "ИНТЕРНЕТ", НА КОТОРЫХ ГОСУДАРСТВЕННЫМ ГРАЖДАНСКИМ</text:p>
      <text:p text:style-name="Text_20_body">СЛУЖАЩИМ ИЛИ МУНИЦИПАЛЬНЫМ СЛУЖАЩИМ, ГРАЖДАНИНОМ РОССИЙСКОЙ</text:p>
      <text:p text:style-name="Text_20_body">ФЕДЕРАЦИИ, ПРЕТЕНДУЮЩИМ НА ЗАМЕЩЕНИЕ ДОЛЖНОСТИ</text:p>
      <text:p text:style-name="Text_20_body">ГОСУДАРСТВЕННОЙ ГРАЖДАНСКОЙ СЛУЖБЫ РОССИЙСКОЙ ФЕДЕРАЦИИ</text:p>
      <text:p text:style-name="Text_20_body">ИЛИ МУНИЦИПАЛЬНОЙ СЛУЖБЫ, РАЗМЕЩАЛИСЬ ОБЩЕДОСТУПНАЯ</text:p>
      <text:p text:style-name="Text_20_body">ИНФОРМАЦИЯ, А ТАКЖЕ ДАННЫЕ, ПОЗВОЛЯЮЩИЕ</text:p>
      <text:p text:style-name="Text_20_body">ЕГО ИДЕНТИФИЦИРОВАТЬ</text:p>
      <text:p text:style-name="Text_20_body"> </text:p>
      <text:p text:style-name="Text_20_body">       Иванов Алексей Сергеевич, 16 сентября 1991 г. р.</text:p>
      <text:p text:style-name="Text_20_body">    Я, -------------------------------------------------------------------,</text:p>
      <text:p text:style-name="Text_20_body">                    (фамилия, имя, отчество, дата рождения,</text:p>
      <text:p text:style-name="Text_20_body">паспорт  4510  N 782477, дата выдачи 21.10.2012, выдан отделением по району</text:p>
      <text:p text:style-name="Text_20_body">---------------------------------------------------------------------------</text:p>
      <text:p text:style-name="Text_20_body">Печатники ОУФМС России по гор. Москва в ВАО</text:p>
      <text:p text:style-name="Text_20_body">--------------------------------------------------------------------------,</text:p>
      <text:p text:style-name="Text_20_body">      серия и номер паспорта, дата выдачи и орган, выдавший паспорт,</text:p>
      <text:p text:style-name="Text_20_body">главный   специалист-эксперт   отдела   кадров   и  государственной  службы</text:p>
      <text:p text:style-name="Text_20_body">---------------------------------------------------------------------------</text:p>
      <text:p text:style-name="Text_20_body">Административного департамента Минтруда России</text:p>
      <text:p text:style-name="Text_20_body">--------------------------------------------------------------------------,</text:p>
      <text:p text:style-name="Text_20_body">      должность, замещаемая государственным гражданским служащим или</text:p>
      <text:p text:style-name="Text_20_body">  муниципальным служащим, или должность, на замещение которой претендует</text:p>
      <text:p text:style-name="Text_20_body">                      гражданин Российской Федерации)</text:p>
      <text:p text:style-name="Text_20_body"> </text:p>
      <text:p text:style-name="Text_20_body">                                                                16</text:p>
      <text:p text:style-name="Text_20_body">сообщаю  о  размещении  мною  за  отчетный  период с 1 января 20-- г. по 31</text:p>
      <text:p text:style-name="Text_20_body">            16</text:p>
      <text:p text:style-name="Text_20_body">декабря   20--  г.  в  информационно-телекоммуникационной  сети  "Интернет"</text:p>
      <text:p text:style-name="Text_20_body">общедоступной    информации <text:a xlink:type="simple" xlink:href="file:///C:/Users/lukinans/AppData/Local/Microsoft/Windows/INetCache/Content.Outlook/SZICGW05/%D0%9C%D0%B5%D1%82%D0%BE%D0%B4%D0%B8%D1%87%D0%B5%D1%81%D0%BA%D0%B8%D0%B5%20%D1%80%D0%B5%D0%BA%D0%BE%D0%BC%D0%B5%D0%BD%D0%B4%D0%B0%D1%86%D0%B8%D0%B8%20%D0%BF%D0%BE%20%D0%B7%D0%B0%D0%BF%D0%BE%D0%BB%D0%BD%D0%B5%D0%BD%D0%B8%D1%8E%20%D1%84%D0%BE%D1%80%D0%BC%D1%8B%20%D0%BF%D1%80%D0%B5%D0%B4%D1%81%D1%82%D0%B0%D0%B2%D0%BB%D0%B5%D0%BD%D0%B8%D1%8F%20%D0%BE%20%20%D1%81%D0%B0%D0%B9%D1%82%D0%B0%D1%85%20%D1%81.._%20(002).docx#p112" office:name=""><text:span text:style-name="Definition">&lt;1&gt;</text:span></text:a>,   а   также   данных,   позволяющих   меня</text:p>
      <text:p text:style-name="Text_20_body">идентифицировать:</text:p>
      <text:p text:style-name="Text_20_body"> 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        <text:p text:style-name="Table_20_Contents">N</text:p>
          </table:table-cell>
          <table:table-cell table:style-name="TableRowCell" office:value-type="string">
            <text:p text:style-name="Table_20_Contents">Адрес сайта <text:a xlink:type="simple" xlink:href="file:///C:/Users/lukinans/AppData/Local/Microsoft/Windows/INetCache/Content.Outlook/SZICGW05/%D0%9C%D0%B5%D1%82%D0%BE%D0%B4%D0%B8%D1%87%D0%B5%D1%81%D0%BA%D0%B8%D0%B5%20%D1%80%D0%B5%D0%BA%D0%BE%D0%BC%D0%B5%D0%BD%D0%B4%D0%B0%D1%86%D0%B8%D0%B8%20%D0%BF%D0%BE%20%D0%B7%D0%B0%D0%BF%D0%BE%D0%BB%D0%BD%D0%B5%D0%BD%D0%B8%D1%8E%20%D1%84%D0%BE%D1%80%D0%BC%D1%8B%20%D0%BF%D1%80%D0%B5%D0%B4%D1%81%D1%82%D0%B0%D0%B2%D0%BB%D0%B5%D0%BD%D0%B8%D1%8F%20%D0%BE%20%20%D1%81%D0%B0%D0%B9%D1%82%D0%B0%D1%85%20%D1%81.._%20(002).docx#p113" office:name=""><text:span text:style-name="Definition">&lt;2&gt;</text:span></text:a> и (или) страницы сайта <text:a xlink:type="simple" xlink:href="file:///C:/Users/lukinans/AppData/Local/Microsoft/Windows/INetCache/Content.Outlook/SZICGW05/%D0%9C%D0%B5%D1%82%D0%BE%D0%B4%D0%B8%D1%87%D0%B5%D1%81%D0%BA%D0%B8%D0%B5%20%D1%80%D0%B5%D0%BA%D0%BE%D0%BC%D0%B5%D0%BD%D0%B4%D0%B0%D1%86%D0%B8%D0%B8%20%D0%BF%D0%BE%20%D0%B7%D0%B0%D0%BF%D0%BE%D0%BB%D0%BD%D0%B5%D0%BD%D0%B8%D1%8E%20%D1%84%D0%BE%D1%80%D0%BC%D1%8B%20%D0%BF%D1%80%D0%B5%D0%B4%D1%81%D1%82%D0%B0%D0%B2%D0%BB%D0%B5%D0%BD%D0%B8%D1%8F%20%D0%BE%20%20%D1%81%D0%B0%D0%B9%D1%82%D0%B0%D1%85%20%D1%81.._%20(002).docx#p114" office:name=""><text:span text:style-name="Definition">&lt;3&gt;</text:span></text:a> в информационно-телекоммуникационной сети "Интернет"</text:p>
          </table:table-cell>
        </table:table-row>
        <table:table-row>
          <table:table-cell table:style-name="TableRowCell" office:value-type="string">
            <text:p text:style-name="Table_20_Contents">1.</text:p>
          </table:table-cell>
          <table:table-cell table:style-name="TableRowCell" office:value-type="string">
            <text:p text:style-name="Table_20_Contents">https://ok.ru/id1125809</text:p>
          </table:table-cell>
        </table:table-row>
        <table:table-row>
          <table:table-cell table:style-name="TableRowCell" office:value-type="string">
            <text:p text:style-name="Table_20_Contents">2.</text:p>
          </table:table-cell>
          <table:table-cell table:style-name="TableRowCell" office:value-type="string">
            <text:p text:style-name="Table_20_Contents">https://vk.com/id109078</text:p>
          </table:table-cell>
        </table:table-row>
        <table:table-row>
          <table:table-cell table:style-name="TableRowCell" office:value-type="string">
            <text:p text:style-name="Table_20_Contents">3.</text:p>
          </table:table-cell>
          <table:table-cell table:style-name="TableRowCell" office:value-type="string">
            <text:p text:style-name="Table_20_Contents">https://www.instagram.com/v.hjj</text:p>
          </table:table-cell>
        </table:table-row>
      </table:table>
      <text:p text:style-name="First_20_paragraph"> </text:p>
      <text:p text:style-name="Text_20_body">    Достоверность настоящих сведений подтверждаю.</text:p>
      <text:p text:style-name="Text_20_body"> </text:p>
      <text:p text:style-name="Text_20_body">"29" марта   17</text:p>
      <text:p text:style-name="Text_20_body">---- ----- 20-- г.        _________________________________________________</text:p>
      <text:p text:style-name="Text_20_body">                          (подпись государственного гражданского служащего</text:p>
      <text:p text:style-name="Text_20_body">                              или муниципального служащего, гражданина</text:p>
      <text:p text:style-name="Text_20_body">                          Российской Федерации, претендующего на замещение</text:p>
      <text:p text:style-name="Text_20_body">                            должности государственной гражданской службы</text:p>
      <text:p text:style-name="Text_20_body">                           Российской Федерации или муниципальной службы)</text:p>
      <text:p text:style-name="Text_20_body"> </text:p>
      <text:p text:style-name="Text_20_body">___________________________________________________________________________</text:p>
      <text:p text:style-name="Text_20_body">               (Ф.И.О. и подпись лица, принявшего сведения)</text:p>
      <text:p text:style-name="Text_20_body"> </text:p>
      <text:p text:style-name="Text_20_body">--------------------------------</text:p>
      <text:p text:style-name="Text_20_body"><text:bookmark text:name="p112"/>&lt;1&gt; В соответствии с <text:a xlink:type="simple" xlink:href="https://docs7.online-sps.ru/cgi/online.cgi?req=doc&amp;base=LAW&amp;n=464157&amp;dst=100065&amp;field=134&amp;date=19.01.2024" office:name=""><text:span text:style-name="Definition">частью 1 статьи 7</text:span></text:a> Федерального закона "Об информации, информационных технологиях и о защите информации" к общедоступной информации относятся общеизвестные сведения и иная информация, доступ к которой не ограничен.</text:p>
      <text:p text:style-name="Text_20_body"><text:bookmark text:name="p113"/>&lt;2&gt; В соответствии с <text:a xlink:type="simple" xlink:href="https://docs7.online-sps.ru/cgi/online.cgi?req=doc&amp;base=LAW&amp;n=464157&amp;dst=35&amp;field=134&amp;date=19.01.2024" office:name=""><text:span text:style-name="Definition">пунктом 13 статьи 2</text:span></text:a> Федерального закона "Об информации, информационных технологиях и о защите информации" сайт в информационно-телекоммуникационной сети "Интернет" - совокупность программ для электронных вычислительных машин и иной информации, содержащейся в информационной системе, доступ к которой обеспечивается посредством информационно-телекоммуникационной сети "Интернет" по доменным именам и (или) по сетевым адресам, позволяющим идентифицировать сайты в информационно-телекоммуникационной сети "Интернет".</text:p>
      <text:p text:style-name="Text_20_body"><text:bookmark text:name="p114"/>&lt;3&gt; В соответствии с <text:a xlink:type="simple" xlink:href="https://docs7.online-sps.ru/cgi/online.cgi?req=doc&amp;base=LAW&amp;n=464157&amp;dst=9&amp;field=134&amp;date=19.01.2024" office:name=""><text:span text:style-name="Definition">пунктом 14 статьи 2</text:span></text:a> Федерального закона "Об информации, информационных технологиях и о защите информации" страница сайта в информационно-телекоммуникационной сети "Интернет" - часть сайта в информационно-телекоммуникационной сети "Интернет", доступ к которой осуществляется по указателю, состоящему из доменного имени и символов, определенных владельцем сайта в информационно-телекоммуникационной сети "Интернет".</text:p>
      <text:p text:style-name="Text_20_body"> </text:p>
      <text:p text:style-name="Text_20_body"> </text:p>
      <text:p text:style-name="Text_20_body"> </text:p>
      <text:p text:style-name="Text_20_body"><text:line-break/></text:p>
      <text:p text:style-name="Text_20_body">Адрес страницы: <text:a xlink:type="simple" xlink:href="http://moskvoreche-saburovo.mos.ru/anti-corruption/methodical-materials/detail/12117033.html" office:name=""><text:span text:style-name="Definition">http://moskvoreche-saburovo.mos.ru/anti-corruption/methodical-materials/detail/12117033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1T13:42:10Z</meta:creation-date>
    <dc:date>2024-07-11T13:42:10Z</dc:date>
  </office:meta>
</office:document-meta>
</file>