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еречень-сведений-содержащихся-в-уведомлении-представителя-нанимателя-о-фактах-обращения-в-целях-склонения-государственного-гражданского-служащего-города-москвы-к-совершению-коррупционных-правонарушений"/>Перечень сведений, содержащихся в уведомлении представителя нанимателя о фактах обращения в целях склонения государственного гражданского служащего города Москвы к совершению коррупционных правонарушений<text:bookmark-end text:name="перечень-сведений-содержащихся-в-уведомлении-представителя-нанимателя-о-фактах-обращения-в-целях-склонения-государственного-гражданского-служащего-города-москвы-к-совершению-коррупционных-правонарушений"/></text:h>
      <text:p text:style-name="First_20_paragraph">03.03.2021</text:p>
      <text:p text:style-name="Text_20_body">1. Фамилия, имя, отчество государственного гражданского служащего города Москвы (далее - гражданский служащий), заполняющего Уведомление, его должность, структурное подразделение.</text:p>
      <text:p text:style-name="Text_20_body">2. Все известные сведения о физическом (юридическом) лице, склоняющем гражданского служащего к совершению коррупционного правонарушения (фамилия, имя, отчество, должность и т.д.).</text:p>
      <text:p text:style-name="Text_20_body">3. Предполагаемое коррупционное правонарушение.</text:p>
      <text:p text:style-name="Text_20_body">4. Способ склонения к коррупционному правонарушению (подкуп, угроза, обещание, обман, насилие и т.д.).</text:p>
      <text:p text:style-name="Text_20_body">5. Время, дата склонения к коррупционному правонарушению.</text:p>
      <text:p text:style-name="Text_20_body">6. Место склонения к коррупционному правонарушению.</text:p>
      <text:p text:style-name="Text_20_body">7. Обстоятельства склонения к коррупционному правонарушению (телефонный разговор, личная встреча, почтовое отправление и т.д.).</text:p>
      <text:p text:style-name="Text_20_body">8. Способ, дата и время информирования гражданским служащим правоохранительных органов о фактах обращения к нему каких-либо лиц<text:line-break/>в целях склонения его к совершению коррупционного правонарушения.</text:p>
      <text:p text:style-name="Text_20_body">9. Дата заполнения Уведомления.</text:p>
      <text:p text:style-name="Text_20_body">10. Иная информация, связанная со склонением гражданского служащего к коррупционному правонарушению.</text:p>
      <text:p text:style-name="Text_20_body">11. Подпись гражданского служащего, заполнившего Уведомление.</text:p>
      <text:p text:style-name="Text_20_body"> </text:p>
      <text:p text:style-name="Text_20_body"><text:line-break/></text:p>
      <text:p text:style-name="Text_20_body">Адрес страницы: <text:a xlink:type="simple" xlink:href="http://moskvoreche-saburovo.mos.ru/anti-corruption/forms-of-documents-related-to-anti-corruption-for-filling/detail/9757167.html" office:name=""><text:span text:style-name="Definition">http://moskvoreche-saburovo.mos.ru/anti-corruption/forms-of-documents-related-to-anti-corruption-for-filling/detail/9757167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1T12:19:39Z</meta:creation-date>
    <dc:date>2023-09-21T12:19:39Z</dc:date>
  </office:meta>
</office:document-meta>
</file>