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наличии-цифровых-финансовых-активов"/>Уведомление о наличии цифровых финансовых активов<text:bookmark-end text:name="уведомление-о-наличии-цифровых-финансовых-активов"/></text:h>
      <text:p text:style-name="First_20_paragraph">10.02.2021</text:p>
      <text:p text:style-name="Text_20_body"><text:line-break/></text:p>
      <text:p text:style-name="Text_20_body">Адрес страницы: <text:a xlink:type="simple" xlink:href="http://moskvoreche-saburovo.mos.ru/anti-corruption/forms-of-documents-related-to-anti-corruption-for-filling/detail/9704732.html" office:name=""><text:span text:style-name="Definition">http://moskvoreche-saburovo.mos.ru/anti-corruption/forms-of-documents-related-to-anti-corruption-for-filling/detail/970473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2:19:44Z</meta:creation-date>
    <dc:date>2023-09-21T12:19:44Z</dc:date>
  </office:meta>
</office:document-meta>
</file>