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представления-сведений-об-адресах-сайтов-и-или-страниц-сайтов-в-информационно-телекоммуникационной-сети-интернет-для-ггс"/>ФОРМА представления сведений об адресах сайтов и (или) страниц сайтов в информационно-телекоммуникационной сети «Интернет» для ГГС<text:bookmark-end text:name="форма-представления-сведений-об-адресах-сайтов-и-или-страниц-сайтов-в-информационно-телекоммуникационной-сети-интернет-для-ггс"/></text:h>
      <text:p text:style-name="First_20_paragraph">10.02.2021</text:p>
      <text:p text:style-name="Text_20_body"><text:line-break/></text:p>
      <text:p text:style-name="Text_20_body">Адрес страницы: <text:a xlink:type="simple" xlink:href="http://moskvoreche-saburovo.mos.ru/anti-corruption/forms-of-documents-related-to-anti-corruption-for-filling/detail/9704716.html" office:name=""><text:span text:style-name="Definition">http://moskvoreche-saburovo.mos.ru/anti-corruption/forms-of-documents-related-to-anti-corruption-for-filling/detail/970471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2:19:48Z</meta:creation-date>
    <dc:date>2023-09-21T12:19:48Z</dc:date>
  </office:meta>
</office:document-meta>
</file>